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gunningsvrij Ite Boeremastraat 1 1054P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het gebruik van een gedeelte van het pand</text:p>
            <text:p text:style-name="common-al">Besluit: vergunningsvrij</text:p>
            <text:p text:style-name="common-al">Besluit verzonden op: 05-08-2026</text:p>
            <text:p text:style-name="common-al">Zaakadres: Ite Boeremastraat 1 1054PP Amsterdam</text:p>
            <text:p text:style-name="common-al">Zaaknummer: Z2026-013578</text:p>
            <text:p text:style-name="common-al">DSO-nummer: 202603250073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13578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27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7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7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3578</meta:user-defined>
    <meta:user-defined meta:name="DCTERMS.abstract">wijzigen van het gebruik van een gedeelte van het pand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gunningsvrij Ite Boeremastraat 1 1054PP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76</meta:user-defined>
    <meta:user-defined meta:name="OVERHEIDop.GmbID/DC.identifier">gmb-2026-379276</meta:user-defined>
    <meta:user-defined meta:name="OVERHEIDop.versieInformatie"/>
  </office:meta>
</office:document-meta>
</file>