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assaukade 57A-H 1052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egen van funderingsherstel</text:p>
            <text:p text:style-name="common-al">Besluit: verleend</text:p>
            <text:p text:style-name="common-al">Besluit verzonden op: 05-08-2026</text:p>
            <text:p text:style-name="common-al">Zaakadres: Nassaukade 57A-H 1052CP Amsterdam</text:p>
            <text:p text:style-name="common-al">Zaaknummer: Z2026-026832</text:p>
            <text:p text:style-name="common-al">DSO-nummer: 202606180086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683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832</meta:user-defined>
    <meta:user-defined meta:name="DCTERMS.abstract">plegen van funderingsherst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assaukade 57A-H 1052CP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71</meta:user-defined>
    <meta:user-defined meta:name="OVERHEIDop.GmbID/DC.identifier">gmb-2026-379271</meta:user-defined>
    <meta:user-defined meta:name="OVERHEIDop.versieInformatie"/>
  </office:meta>
</office:document-meta>
</file>