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aanwijzingsbesluit inzamelvoorziening huishoudelijke afvalstoffen Dr. Haackstraat te Gulpen</text:p>
      <text:section text:name="zakelijke-mededeling_id1-3-2" text:style-name="zakelijke-mededeling">
        <text:section text:name="zakelijke-mededeling-tekst_id1-3-2-1" text:style-name="zakelijke-mededeling-tekst">
          <text:section text:name="tekst_id1-3-2-1-1" text:style-name="tekst">
            <text:p text:style-name="common-al">Op 30 juni 2026 is het ontwerp-aanwijzingsbesluit voor de aanwijzing van een ondergrondse inzamelvoorziening voor huishoudelijke restafvalstoffen aan de Dr. Haackstraat te Gulpen, ter hoogte van de huisnummers 9, 11, 13, 15, 17, 19, 21 en 23, opgesteld.</text:p>
            <text:p text:style-name="common-al">Het ontwerp-aanwijzingsbesluit is geregistreerd onder zaaknummer G.26.01563.</text:p>
            <text:p text:style-name="common-al">
            <text:span text:style-name="nadrukcur">Procedure</text:span>
          </text:p>
            <text:p text:style-name="common-al">Het ontwerp-aanwijzingsbesluit ligt gedurende zes weken ter inzage. Tijdens deze periode kunnen belanghebbenden een zienswijze indienen.</text:p>
            <text:p text:style-name="common-al">Na afloop van de terinzagelegging neemt het college van burgemeester en wethouders een definitief besluit, waarbij eventuele ingediende zienswijzen worden betrokken.</text:p>
            <text:p text:style-name="common-al">
            <text:span text:style-name="nadrukcur">Inzage</text:span>
          </text:p>
            <text:p text:style-name="common-al">U kunt de stukken digitaal raadplegen via het digitale publicatieblad op <text:a xlink:href="http://www.officielebekendmakingen.nl" xlink:type="simple"><text:span text:style-name="nadrukondlijn">officielebekendmakingen.nl</text:span></text:a>.</text:p>
            <text:p text:style-name="common-al">Daarnaast liggen de stukken tijdens de openingstijden ter inzage bij de publieksbalie van het gemeentehuis Gulpen-Wittem, Willem Vliegenstraat 12, 6271 DA Gulpen.</text:p>
            <text:p text:style-name="common-al">
            <text:span text:style-name="nadrukcur">Wilt u uw mening geven?</text:span>
          </text:p>
            <text:p text:style-name="common-al">Voordat het college van burgemeester en wethouders een definitief besluit neemt, wordt het ontwerp-aanwijzingsbesluit met de bijbehorende stukken gedurende zes weken, met ingang van de dag na bekendmaking van deze kennisgeving, ter inzage gelegd.</text:p>
            <text:p text:style-name="common-al">Tijdens deze termijn kunnen belanghebbenden schriftelijk of mondeling een zienswijze indienen.</text:p>
            <text:p text:style-name="common-al">Schriftelijke zienswijzen kunnen worden gericht aan:</text:p>
            <text:p text:style-name="common-al">College van burgemeester en wethouders van Gulpen-Wittem </text:p>
            <text:p text:style-name="common-al">Postbus 56 </text:p>
            <text:p text:style-name="common-al">6270 AB Gulpen</text:p>
            <text:p text:style-name="common-al">Onder vermelding van:</text:p>
            <text:p text:style-name="common-al">Zienswijze ontwerp-aanwijzingsbesluit inzamelvoorziening huishoudelijke afvalstoffen Dr. Haackstraat te Gulpen.</text:p>
            <text:p text:style-name="common-al">Voor inzage buiten de reguliere openingstijden en/of voor het mondeling indienen van een zienswijze kunt u contact opnemen met het Klantcontactcentrum van de gemeente Gulpen-Wittem via telefoonnummer 043 - 880 06 00.</text:p>
            <text:p text:style-name="common-al">Tegen betaling kan een exemplaar van het ontwerp-aanwijzingsbesluit en de daarbij behorende stukken worden verstrekt.</text:p>
            <text:p text:style-name="last-al">Na afweging van alle belangen, zoals die onder andere kunnen blijken uit eventueel ingediende zienswijzen, neemt het college van burgemeester en wethouders een definitief aanwijzingsbesluit. Tegen het definitieve aanwijzingsbesluit is alleen beroep mogelijk voor degenen die een zienswijze hebben ingediend op het ontwerpbesluit (of redelijkerwijs kunnen aantonen daartoe niet in staat te zijn gewee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92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ulpen-Wittem</meta:user-defined>
    <meta:user-defined meta:name="OVERHEID.Informatietype/DC.type">officiële publicatie</meta:user-defined>
    <meta:user-defined meta:name="OVERHEIDop.Rubriek/DC.type">participatie</meta:user-defined>
    <meta:user-defined meta:name="OVERHEID.Gemeente/OVERHEID.authority">Gulpen-Wittem</meta:user-defined>
    <meta:user-defined meta:name="OVERHEID.Gemeente/DCTERMS.publisher">Gulpen-Wittem</meta:user-defined>
    <meta:user-defined meta:name="OVERHEID.TaxonomieBeleidsagendaDecentraal/OVERHEID.category">Natuur en milieu | Organisatie en beleid</meta:user-defined>
    <meta:user-defined meta:name="OVERHEIDop.referentienummer">G.26.01563</meta:user-defined>
    <dc:language>nl</dc:language>
    <meta:user-defined meta:name="OVERHEIDop.locatietype/OVERHEIDop.gebiedsmarkering">Weg</meta:user-defined>
    <meta:user-defined meta:name="DC.title">Ontwerp-aanwijzingsbesluit inzamelvoorziening huishoudelijke afvalstoffen Dr. Haackstraat te Gulpen</meta:user-defined>
    <meta:user-defined meta:name="OVERHEIDop.datumEindeReactietermijn">2026-09-23</meta:user-defined>
    <meta:user-defined meta:name="OVERHEIDop.TilID/OVERHEIDop.terinzageleggingOP">til-2026-31587</meta:user-defined>
    <meta:user-defined meta:name="DCTERMS.W3CDTF/DCTERMS.available">2026-08-11</meta:user-defined>
    <meta:user-defined meta:name="DCTERMS.W3CDTF/OVERHEIDop.jaargang">2026</meta:user-defined>
    <meta:user-defined meta:name="OVERHEIDop.publicationIssue">379270</meta:user-defined>
    <meta:user-defined meta:name="OVERHEIDop.GmbID/DC.identifier">gmb-2026-379270</meta:user-defined>
    <meta:user-defined meta:name="OVERHEIDop.versieInformatie"/>
  </office:meta>
</office:document-meta>
</file>