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splitsingsvergunning verleend Lindengracht 71 1015KD Amsterdam en Lindengracht 73 1015K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en in 8 appartementsrechten</text:p>
            <text:p text:style-name="common-al">Besluit: verleend</text:p>
            <text:p text:style-name="common-al">Besluit verzonden op: 05-08-2026</text:p>
            <text:p text:style-name="common-al">Zaakadressen: Lindengracht 71-1 1015KD Amsterdam, Lindengracht 71-2 1015KD Amsterdam, Lindengracht 71-3 1015KD Amsterdam, Lindengracht 71-H 1015KD Amsterdam, Lindengracht 73-1 1015KD Amsterdam, Lindengracht 73-2 1015KD Amsterdam, Lindengracht 73-3 1015KD Amsterdam, Lindengracht 73-H 1015KD Amsterdam</text:p>
            <text:p text:style-name="common-al">Zaaknummer: Z2026-017500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17500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24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4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4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7500</meta:user-defined>
    <meta:user-defined meta:name="DCTERMS.abstract">splitsen in 8 appartementsrecht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splitsingsvergunning verleend Lindengracht 71 1015KD Amsterdam en Lindengracht 73 1015KD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45</meta:user-defined>
    <meta:user-defined meta:name="OVERHEIDop.GmbID/DC.identifier">gmb-2026-379245</meta:user-defined>
    <meta:user-defined meta:name="OVERHEIDop.versieInformatie"/>
  </office:meta>
</office:document-meta>
</file>