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grond van de Algemene Plaatselijke Verordening is vergunning verleend voor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organiseren van het evenement “Luikse Markt” op zaterdag 19 september 2026 van 09:00 tot 17:00 uur op het Winkelcentrum Vlietplein, 2986 GM te Ridderkerk (verleend 6 augustus 2026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7924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4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4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idderkerk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45020</meta:user-defined>
    <dc:language>nl</dc:language>
    <meta:user-defined meta:name="OVERHEIDop.locatietype/OVERHEIDop.gebiedsmarkering">Weg</meta:user-defined>
    <meta:user-defined meta:name="DC.title">Op grond van de Algemene Plaatselijke Verordening is vergunning verleend voor: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40</meta:user-defined>
    <meta:user-defined meta:name="OVERHEIDop.GmbID/DC.identifier">gmb-2026-379240</meta:user-defined>
    <meta:user-defined meta:name="OVERHEIDop.versieInformatie"/>
  </office:meta>
</office:document-meta>
</file>