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Aardappeloogst dag 6 september 2026, Rijnlanderweg 1166 2153KC Nieuw-Venn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; Aardappeloogstdag 6 september 2026; locatie: Rijnlanderweg 1166 2153KC Nieuw-Vennep; zaaknummer 13543974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923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39413543974</meta:user-defined>
    <meta:user-defined meta:name="DCTERMS.abstract">(A) Aardappeloogstdag 6 sept</meta:user-defined>
    <dc:language>nl</dc:language>
    <meta:user-defined meta:name="OVERHEIDop.locatietype/OVERHEIDop.gebiedsmarkering">Punt</meta:user-defined>
    <meta:user-defined meta:name="DC.title">Verleende evenementenvergunning, Aardappeloogst dag 6 september 2026, Rijnlanderweg 1166 2153KC Nieuw-Venne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39</meta:user-defined>
    <meta:user-defined meta:name="OVERHEIDop.GmbID/DC.identifier">gmb-2026-379239</meta:user-defined>
    <meta:user-defined meta:name="OVERHEIDop.versieInformatie"/>
  </office:meta>
</office:document-meta>
</file>