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raadvergunning woonruimte Oost Buurtstraat 4, 2841XN Moordrecht</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2 juli 2026 een aanvraag om een voorraadvergunning woonruimte ontvangen. Het gaat over het splitsen van een woning/pand op de locatie Oost Buurtstraat 4, 2841XN Moordrecht. De aanvraag is geregistreerd onder kenmerk 2026-00019455.</text:p>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het team Vergunningen BWT van de ODMH via <text:a xlink:href="mailto:bwt@odmh.nl" xlink:type="simple">bwt@odmh.nl</text:a> of telefoonnummer 088 - 54 50 00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792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uidplas</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9455</meta:user-defined>
    <meta:user-defined meta:name="DCTERMS.abstract">Aanvraag voorraadvergunning woonruimte</meta:user-defined>
    <dc:language>nl</dc:language>
    <meta:user-defined meta:name="OVERHEIDop.locatietype/OVERHEIDop.gebiedsmarkering">Punt</meta:user-defined>
    <meta:user-defined meta:name="DC.title">Aanvraag voorraadvergunning woonruimte Oost Buurtstraat 4, 2841XN Moordrecht</meta:user-defined>
    <meta:user-defined meta:name="DCTERMS.W3CDTF/DCTERMS.available">2026-08-10</meta:user-defined>
    <meta:user-defined meta:name="DCTERMS.W3CDTF/OVERHEIDop.jaargang">2026</meta:user-defined>
    <meta:user-defined meta:name="OVERHEIDop.publicationIssue">379234</meta:user-defined>
    <meta:user-defined meta:name="OVERHEIDop.GmbID/DC.identifier">gmb-2026-379234</meta:user-defined>
    <meta:user-defined meta:name="OVERHEIDop.versieInformatie"/>
  </office:meta>
</office:document-meta>
</file>