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Smallingerland - kennisgeving ontvangst melding - bal.26.090 Toepassen van grond of baggerspecie op of in de landbodem - De Weeme/Klokhuislaan in Drach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r is een melding ontvangen op grond van:</text:p>
            <text:p text:style-name="common-al">
            <text:span text:style-name="nadrukvet">het Besluit activiteiten leefomgeving voor:</text:span>
          </text:p>
            <text:list text:style-name="id1-3-2-1-1-3">
              <text:list-item text:style-override="id1-3-2-1-1-3-1">
                <text:number>•</text:number>
                <text:p text:style-name="al">De Weeme/Klokhuislaan in Drachten, bal.26.090 Toepassen van grond of baggerspecie op of in de landbodem, Z2026-00001829, datum bekendmaking: 6 augustus 2026</text:p>
              </text:list-item>
            </text:list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Er gelden wel algemene regels.Voor meer informatie kunt u contact opnemen per e-mail via secretariaatvenh@smallingerland.nl of telefoonnummer 0512 581234. Wilt u hierbij het zaaknummer vermeld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mallingerland</text:p>
            </table:table-cell>
            <table:table-cell office:value-type="string" table:style-name="header.C">
              <text:p text:style-name="headerright"><text:span text:style-name="nr">Nr. 379229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22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22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Smallingerland</meta:user-defined>
    <meta:user-defined meta:name="OVERHEID.Informatietype/DC.type">officiële publicatie</meta:user-defined>
    <meta:user-defined meta:name="OVERHEID.Gemeente/DCTERMS.publisher">Smallingerland</meta:user-defined>
    <meta:user-defined meta:name="OVERHEID.Gemeente/OVERHEID.authority">Smallingerla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1829</meta:user-defined>
    <meta:user-defined meta:name="DCTERMS.abstract">Besluit activiteiten leefomgeving - De Weeme/Klokhuislaan in Drachten - zaaknummer: Z2026-00001829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Gemeente Smallingerland - kennisgeving ontvangst melding - bal.26.090 Toepassen van grond of baggerspecie op of in de landbodem - De Weeme/Klokhuislaan in Drachten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229</meta:user-defined>
    <meta:user-defined meta:name="OVERHEIDop.GmbID/DC.identifier">gmb-2026-379229</meta:user-defined>
    <meta:user-defined meta:name="OVERHEIDop.versieInformatie"/>
  </office:meta>
</office:document-meta>
</file>