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voor bouwen van een schuur op locatie Waspikse weg 27, 5109PE 's Gravenmoer</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ntvangen voor bouwen van een schuur op de locatie Waspikse weg 27, 5109PE 's Gravenmoer. De aanvraag is geregistreerd onder zaaknummer Z2026-00001248. De aanvraag betreft de volgende activiteite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Procedure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92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248</meta:user-defined>
    <meta:user-defined meta:name="DCTERMS.abstract">Waspikse weg 27, 5109PE 's Gravenmoer</meta:user-defined>
    <dc:language>nl</dc:language>
    <meta:user-defined meta:name="OVERHEIDop.locatietype/OVERHEIDop.gebiedsmarkering">Punt</meta:user-defined>
    <meta:user-defined meta:name="OVERHEIDop.locatietype/OVERHEIDop.gebiedsmarkering">Vlak</meta:user-defined>
    <meta:user-defined meta:name="DC.title">Ontvangst aanvraag omgevingsvergunning voor bouwen van een schuur op locatie Waspikse weg 27, 5109PE 's Gravenmoer</meta:user-defined>
    <meta:user-defined meta:name="DCTERMS.W3CDTF/DCTERMS.available">2026-08-10</meta:user-defined>
    <meta:user-defined meta:name="DCTERMS.W3CDTF/OVERHEIDop.jaargang">2026</meta:user-defined>
    <meta:user-defined meta:name="OVERHEIDop.publicationIssue">379212</meta:user-defined>
    <meta:user-defined meta:name="OVERHEIDop.GmbID/DC.identifier">gmb-2026-379212</meta:user-defined>
    <meta:user-defined meta:name="OVERHEIDop.versieInformatie"/>
  </office:meta>
</office:document-meta>
</file>