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voetbalvergunning - N.E.C. - Olympiakos, 11 augustus 2026 -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0-08-2026</text:p>
            <text:p text:style-name="common-al">
            <text:span text:style-name="nadrukvet">Omschrijving: </text:span>Voetbalvergunning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4181</text:p>
            <text:p text:style-name="common-al">
            <text:span text:style-name="nadrukvet">Product: </text:span>Voetbalvergunning</text:p>
            <text:p text:style-name="common-al">
            <text:span text:style-name="nadrukvet">Ontvangst: </text:span>30-06-2026</text:p>
            <text:p text:style-name="common-al">
            <text:span text:style-name="nadrukvet">Definitieve beschikking verzonden: </text:span>0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6 augustus 2026 tot en met 1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4181/53aa997b-28b7-4828-b6cc-7698cb79a04e.pdf" xlink:type="simple">https://besluitenapv.nijmegen.nl/ZD2600084181/53aa997b-28b7-4828-b6cc-7698cb79a04e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92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voetbalvergunning - N.E.C. - Olympiakos, 11 augustus 2026 - Stadionplein 1 te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06</meta:user-defined>
    <meta:user-defined meta:name="OVERHEIDop.GmbID/DC.identifier">gmb-2026-379206</meta:user-defined>
    <meta:user-defined meta:name="OVERHEIDop.versieInformatie"/>
  </office:meta>
</office:document-meta>
</file>