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laagte (zoete plas) en het dempen van twee watergangen (B en C-watergang) aan van Coehoornweg in Oirscho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irschot heeft een aanvraag voor een omgevingsvergunning DSO ontvangen. De vergunning is aangevraagd voor het aanleggen van een laagte (zoete plas) en het dempen van twee watergangen (B en C-watergang) aan van Coehoornweg in Oirschot. Het kenmerk van de gemeente voor deze zaak is 082382970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792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irscho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382970</meta:user-defined>
    <meta:user-defined meta:name="DCTERMS.abstract">aanleggen van een laagte (zoete plas) en het dempen van twee watergangen (B en C-watergang)</meta:user-defined>
    <dc:language>nl</dc:language>
    <meta:user-defined meta:name="OVERHEIDop.locatietype/OVERHEIDop.gebiedsmarkering">Vlak</meta:user-defined>
    <meta:user-defined meta:name="DC.title">Aanvraag vergunning voor het aanleggen van een laagte (zoete plas) en het dempen van twee watergangen (B en C-watergang) aan van Coehoornweg in Oirschot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05</meta:user-defined>
    <meta:user-defined meta:name="OVERHEIDop.GmbID/DC.identifier">gmb-2026-379205</meta:user-defined>
    <meta:user-defined meta:name="OVERHEIDop.versieInformatie"/>
  </office:meta>
</office:document-meta>
</file>