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het uitbouwen van de woning - Stroom-Eschlaan 41, 7623CV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omgevingsvergunning met zaaknummer Z2026-00000236 voor het uitbouwen van de woning op locatie Stroom-Eschlaan 41, 7623CV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5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792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36</meta:user-defined>
    <meta:user-defined meta:name="DCTERMS.abstract">Betreft: Regulier Besluit op locatie Stroom-Eschlaan 41, 7623CV Borne</meta:user-defined>
    <dc:language>nl</dc:language>
    <meta:user-defined meta:name="OVERHEIDop.locatietype/OVERHEIDop.gebiedsmarkering">Vlak</meta:user-defined>
    <meta:user-defined meta:name="DC.title">Besluit op aanvraag omgevingsvergunning voor het uitbouwen van de woning - Stroom-Eschlaan 41, 7623CV Born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204</meta:user-defined>
    <meta:user-defined meta:name="OVERHEIDop.GmbID/DC.identifier">gmb-2026-379204</meta:user-defined>
    <meta:user-defined meta:name="OVERHEIDop.versieInformatie"/>
  </office:meta>
</office:document-meta>
</file>