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22-24 Club &amp; Event B.V., ontheffing sluitingsuur op 6 september 2026 , ontheffing verleend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ontheffing verleend voor het horecabedrijf 22-24 Club &amp; Event aan de Grutstraat 22 in Doetinchem voor het geopend hebben van het horecabedrijf op zondag 6 september 2026 (in de nacht op maandag 7 september 2026) van 03:00 uur tot 04:00 uur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91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andere beschikking</meta:user-defined>
    <meta:user-defined meta:name="OVERHEIDop.referentienummer">2051500 </meta:user-defined>
    <dc:language>nl</dc:language>
    <meta:user-defined meta:name="OVERHEIDop.locatietype/OVERHEIDop.gebiedsmarkering">Adres</meta:user-defined>
    <meta:user-defined meta:name="DC.title">22-24 Club &amp; Event B.V., ontheffing sluitingsuur op 6 september 2026 , ontheffing verleend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99</meta:user-defined>
    <meta:user-defined meta:name="OVERHEIDop.GmbID/DC.identifier">gmb-2026-379199</meta:user-defined>
    <meta:user-defined meta:name="OVERHEIDop.versieInformatie"/>
  </office:meta>
</office:document-meta>
</file>