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zoek Omgevingsvergunning, het perceel naast Flessenbergerweg 7, staat kadastraal bekend gemeente Heerde sectie C perceelnummer 734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oek omgevingsvergunning:</text:span>
          </text:p>
            <text:p text:style-name="common-al">het perceel naast Flessenbergerweg 7, staat kadastraal bekend als gemeente Heerde sectie C perceelnummer 7346 in Wapenveld, voor het realiseren van een woning, ontvangen op 17 juni 2026 (zaaknummer R2026-01578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791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R2026-01578</meta:user-defined>
    <meta:user-defined meta:name="DCTERMS.abstract">Betreft: Aanvraag op locatie het perceel naast Flessenbergerweg 7, staat kadastraal bekend gemeente Heerde sectie C perceelnummer 7346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verzoek Omgevingsvergunning, het perceel naast Flessenbergerweg 7, staat kadastraal bekend gemeente Heerde sectie C perceelnummer 734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198</meta:user-defined>
    <meta:user-defined meta:name="OVERHEIDop.GmbID/DC.identifier">gmb-2026-379198</meta:user-defined>
    <meta:user-defined meta:name="OVERHEIDop.versieInformatie"/>
  </office:meta>
</office:document-meta>
</file>