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oor het houden van een feest op het plein op 6 september 2026 van 10:00 - 19:00 uur, Jacobusstraat 9, 6013RK Hun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de evenementenvergunning heeft verleend voor het houden van een feest op het plein op 6 september 2026 van 10:00 - 19:00 uur op locatie Jacobusstraat 9, 6013RK Hunsel.</text:p>
            <text:p text:style-name="common-al">De evenementenvergunning is geregistreerd onder zaaknummer Z2026-00001077 voor de volgende activiteit(en):</text:p>
            <text:list text:style-name="id1-3-2-1-1-3">
              <text:list-item text:style-override="id1-3-2-1-1-3-1">
                <text:number>•</text:number>
                <text:p text:style-name="al">evenement</text:p>
              </text:list-item>
            </text:list>
            <text:p text:style-name="common-al">Het besluit is op 6 augustus 2026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7919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077</meta:user-defined>
    <meta:user-defined meta:name="DCTERMS.abstract">Betreft: Besluit evenementenvergun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evenementenvergunning voor het houden van een feest op het plein op 6 september 2026 van 10:00 - 19:00 uur, Jacobusstraat 9, 6013RK Huns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97</meta:user-defined>
    <meta:user-defined meta:name="OVERHEIDop.GmbID/DC.identifier">gmb-2026-379197</meta:user-defined>
    <meta:user-defined meta:name="OVERHEIDop.versieInformatie"/>
  </office:meta>
</office:document-meta>
</file>