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Waterkavel t.o.v. Van Noordtkade 1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botenhuisje Watersportclub Watersportcentrum Westerpark</text:p>
            <text:p text:style-name="common-al">Besluit: verleend</text:p>
            <text:p text:style-name="common-al">Besluit verzonden op: 28-07-2026</text:p>
            <text:p text:style-name="common-al">Zaakadres: Waterkavel t.o.v. Van Noordtkade 100</text:p>
            <text:p text:style-name="common-al">Zaaknummer: Z2025-037243</text:p>
            <text:p text:style-name="common-al">DSO-nummer: 202509020048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5-037243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19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37243</meta:user-defined>
    <meta:user-defined meta:name="DCTERMS.abstract">vervangen botenhuisje Watersportclub Watersportcentrum Westerpark</meta:user-defined>
    <dc:language>nl</dc:language>
    <meta:user-defined meta:name="OVERHEIDop.locatietype/OVERHEIDop.gebiedsmarkering">Vlak</meta:user-defined>
    <meta:user-defined meta:name="DC.title">Besluit omgevingsvergunning reguliere procedure verleend Waterkavel t.o.v. Van Noordtkade 100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96</meta:user-defined>
    <meta:user-defined meta:name="OVERHEIDop.GmbID/DC.identifier">gmb-2026-379196</meta:user-defined>
    <meta:user-defined meta:name="OVERHEIDop.versieInformatie"/>
  </office:meta>
</office:document-meta>
</file>