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dakkapel op het voordakvlak aan Chopinsingel 46, 2402 EL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6-08-2026</text:span>  een omgevingsvergunning verleend. De gemeente geeft hiermee toestemming voor het plaatsen van een dakkapel op het voordakvlak aan Chopinsingel 46, 2402 EL Alphen aan den Rijn, geregistreerd onder nr. 04843921847.</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91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21847</meta:user-defined>
    <meta:user-defined meta:name="DCTERMS.abstract">Verleende vergunning voor het plaatsen van een dakkapel op het voordakvlak aan Chopinsingel 46, 2402 EL Alphen aan den Rijn</meta:user-defined>
    <dc:language>nl</dc:language>
    <meta:user-defined meta:name="DC.title">Verleende vergunning voor het plaatsen van een dakkapel op het voordakvlak aan Chopinsingel 46, 2402 EL Alphen aan den Rijn</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296</meta:user-defined>
    <meta:user-defined meta:name="OVERHEIDop.publicationIssue">379179</meta:user-defined>
    <meta:user-defined meta:name="OVERHEIDop.GmbID/DC.identifier">gmb-2026-379179</meta:user-defined>
    <meta:user-defined meta:name="OVERHEIDop.versieInformatie"/>
  </office:meta>
</office:document-meta>
</file>