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reddingsbrigadepost op de locatie Zwarteweg 2 te Heemskerk, ingekomen 22 juli 2026, DSO nummer 2026072200791, zaaknummer ODIJ-Z-26-18592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vervangen van de reddingsbrigadepost op de locatie Zwarteweg 2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6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917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7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7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vangen van de reddingsbrigadepost op de locatie Zwarteweg 2 te Heemskerk, ingekomen 22 juli 2026, DSO nummer 2026072200791, zaaknummer ODIJ-Z-26-185926</meta:user-defined>
    <meta:user-defined meta:name="DCTERMS.W3CDTF/DCTERMS.available">2026-08-10</meta:user-defined>
    <meta:user-defined meta:name="DCTERMS.W3CDTF/OVERHEIDop.jaargang">2026</meta:user-defined>
    <meta:user-defined meta:name="OVERHEIDop.publicationIssue">379175</meta:user-defined>
    <meta:user-defined meta:name="OVERHEIDop.GmbID/DC.identifier">gmb-2026-379175</meta:user-defined>
    <meta:user-defined meta:name="OVERHEIDop.versieInformatie"/>
  </office:meta>
</office:document-meta>
</file>