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verbouwen en vergroten van een woning, Tusseler 15, 7241KA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is deze Omgevingsvergunning bekendgemaakt aan de aanvrager van de vergunning:</text:p>
            <text:p text:style-name="common-al">Tusseler 15, 7241KA Lochem, het verbouwen en vergroten van een woning, Z2026-01194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917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7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94</meta:user-defined>
    <meta:user-defined meta:name="DCTERMS.abstract">Z2026-01194 Tusseler 15, 7241KA Lochem</meta:user-defined>
    <dc:language>nl</dc:language>
    <meta:user-defined meta:name="OVERHEIDop.locatietype/OVERHEIDop.gebiedsmarkering">Vlak</meta:user-defined>
    <meta:user-defined meta:name="DC.title">Bekendgemaakte Omgevingsvergunning voor het verbouwen en vergroten van een woning, Tusseler 15, 7241KA Loch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9174</meta:user-defined>
    <meta:user-defined meta:name="OVERHEIDop.GmbID/DC.identifier">gmb-2026-379174</meta:user-defined>
    <meta:user-defined meta:name="OVERHEIDop.versieInformatie"/>
  </office:meta>
</office:document-meta>
</file>