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Oldenbarneveldtstraat 28-3 1052K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eel bergingenomzetten naar wonen, 3e en zolderverdieping samenvoegen, toegangsdeur 2e verdieping, constructieve doorbraken en dakuitbouwen</text:p>
            <text:p text:style-name="common-al">Besluit: verleend</text:p>
            <text:p text:style-name="common-al">Besluit verzonden op: 05-08-2026</text:p>
            <text:p text:style-name="common-al">Zaakadres: Van Oldenbarneveldtstraat 28-3 1052KB Amsterdam</text:p>
            <text:p text:style-name="common-al">Zaaknummer: Z2026-019217</text:p>
            <text:p text:style-name="common-al">DSO-nummer: 202604300084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921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17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217</meta:user-defined>
    <meta:user-defined meta:name="DCTERMS.abstract">deel bergingenomzetten naar wonen, 3e en zolderverdieping samenvoegen, toegangsdeur 2e verdieping, constructieve doorbraken en dakuitbouw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Oldenbarneveldtstraat 28-3 1052KB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73</meta:user-defined>
    <meta:user-defined meta:name="OVERHEIDop.GmbID/DC.identifier">gmb-2026-379173</meta:user-defined>
    <meta:user-defined meta:name="OVERHEIDop.versieInformatie"/>
  </office:meta>
</office:document-meta>
</file>