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- De Amert 603,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Het beëindigen van de opslag van gevaarlijke stoffen, anders dan organische peroxiden, in verpakking</text:p>
            <text:p text:style-name="common-al">Locatie:  De Amert 603, 5462GH Veghel</text:p>
            <text:p text:style-name="common-al">DSO-kenmerk:  2026052101445</text:p>
            <text:p text:style-name="common-al">Zaaknummer:  Z/505986</text:p>
            <text:p text:style-name="common-al">Datum ontvangen:  21 mei 2026</text:p>
            <text:p text:style-name="last-al">Tegen deze melding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7916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5986</meta:user-defined>
    <dc:language>nl</dc:language>
    <meta:user-defined meta:name="OVERHEIDop.locatietype/OVERHEIDop.gebiedsmarkering">Adres</meta:user-defined>
    <meta:user-defined meta:name="DC.title">Gemeente Meierijstad - Melding Besluit activiteiten leefomgeving (Bal) - De Amert 603, Vegh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67</meta:user-defined>
    <meta:user-defined meta:name="OVERHEIDop.GmbID/DC.identifier">gmb-2026-379167</meta:user-defined>
    <meta:user-defined meta:name="OVERHEIDop.versieInformatie"/>
  </office:meta>
</office:document-meta>
</file>