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cidentele standplaatsvergunning ‘Koffiebakkers foodtruck’</text:p>
      <text:section text:name="zakelijke-mededeling_id1-3-2" text:style-name="zakelijke-mededeling">
        <text:section text:name="zakelijke-mededeling-tekst_id1-3-2-1" text:style-name="zakelijke-mededeling-tekst">
          <text:section text:name="tekst_id1-3-2-1-1" text:style-name="tekst">
            <text:p text:style-name="common-al">Het college heeft de volgende aanvraag ontvangen:</text:p>
            <text:p text:style-name="common-al">
            
          </text:p>
            <text:p text:style-name="common-al">Soort aanvraag:		Incidentele standplaatsvergunning</text:p>
            <text:p text:style-name="common-al">Activiteit(en):			innemen van een standplaats<text:span text:style-name="nadrukvet"/>[art. 5:18 APV]       </text:p>
            <text:p text:style-name="common-al">Verkoop van:			koffie, frisdranken, gebak en tosti's</text:p>
            <text:p text:style-name="common-al">Periode:					eind augustus tot en met oktober 2026</text:p>
            <text:p text:style-name="common-al">Locatie:					terras de Hovel 18 Goirle </text:p>
            <text:p text:style-name="common-al">Ontvangstdatum:		22-07-2026</text:p>
            <text:p text:style-name="common-al">Zaaknummer:			1059616</text:p>
            <text:p text:style-name="common-al">
            
          </text:p>
            <text:p text:style-name="common-al">
            <text:span text:style-name="nadrukvet">Procedure</text:span>
          </text:p>
            <text:p text:style-name="last-al">De aanvraag wordt behandeld volgens de reguliere procedure. Nadat de aanvraag is beoordeeld, wordt een besluit genomen. Dit gebeurt over het algemeen binnen 8 weken na ontvangst van de aanvraag. De beslistermijn kan één keer worden verlengd met 8 weken. De beslistermijn kan ook worden opgeschort als er aanvullende informatie van de aanvrager nodig is. Deze publicatie is alleen een kennisgeving. Eventuele bezwaren kunnen pas worden ingediend nadat over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7916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irle</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59616</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DC.title">Aanvraag Incidentele standplaatsvergunning ‘Koffiebakkers foodtruck’</meta:user-defined>
    <meta:user-defined meta:name="DCTERMS.W3CDTF/DCTERMS.available">2026-08-10</meta:user-defined>
    <meta:user-defined meta:name="DCTERMS.W3CDTF/OVERHEIDop.jaargang">2026</meta:user-defined>
    <meta:user-defined meta:name="OVERHEIDop.publicationIssue">379162</meta:user-defined>
    <meta:user-defined meta:name="OVERHEIDop.GmbID/DC.identifier">gmb-2026-379162</meta:user-defined>
    <meta:user-defined meta:name="OVERHEIDop.versieInformatie"/>
  </office:meta>
</office:document-meta>
</file>