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voornemen tot verkoop bedrijfsgebouw</text:p>
      <text:section text:name="zakelijke-mededeling_id1-3-2" text:style-name="zakelijke-mededeling">
        <text:section text:name="zakelijke-mededeling-tekst_id1-3-2-1" text:style-name="zakelijke-mededeling-tekst">
          <text:section text:name="tekst_id1-3-2-1-1" text:style-name="tekst">
            <text:p text:style-name="common-al">Met deze publicatie geeft de gemeente uitvoering aan de arresten van de Hoge Raad d.d. 26 november 2021 (ECLI:NL:HR: 2021:1778) en 15 november 2024 (ECLI:NL:HR:2024:1661).</text:p>
            <text:p text:style-name="common-al">De gemeente Deurne geeft hierbij kennis van haar voornemen om ten behoeve van de uitvoering van het project Stationsstraat/Haspelweg (plannaam de Groene Heerlijkheid) te verkopen aan een vanuit de Haspelweg verplaatsende ondernemer, te weten HUUB AARTS BEHEER B.V. (hierna:”de verplaatser”). </text:p>
            <text:list text:style-name="id1-3-2-1-1-3">
              <text:list-item text:style-override="id1-3-2-1-1-3-1">
                <text:number>•</text:number>
                <text:p text:style-name="al">Een nog af te splitsen deel van het bedrijfsgebouw Piet Mondriaanstraat 3b te Deurne, kadastraal bekend gemeente Deurne, sectie F 2621 gedeeltelijk.</text:p>
              </text:list-item>
            </text:list>
            <text:p text:style-name="common-al">De gemeente meent op basis van de hierna omschreven objectieve, toetsbare en redelijke criteria dat de beoogde koper hiervoor als enige serieuze gegadigde in aanmerking komt. Daartoe is het volgende van belang.</text:p>
            <text:p text:style-name="common-al">
            <text:span text:style-name="nadrukvet">Motivering</text:span>
          </text:p>
            <text:p text:style-name="common-al">De verplaatser heeft een unieke eigendomspositie binnen het grondexploitatiegebied Stationsstraat/Haspelweg die cruciaal is voor de spoedige realisatie van de eerste fase van de binnen dit gebied geplande woningbouw.</text:p>
            <text:p text:style-name="common-al">Het maatschappelijk belang van spoedige realisatie van de geplande woningbouw is groot. Enerzijds om de woningnood binnen de gemeente en de regio te verzachten en anderzijds om de voor dit transformatiegebied verkregen Rijkssubsidie veilig te stellen.</text:p>
            <text:p text:style-name="common-al">De verplaatser kan alleen op korte termijn instemmen met de verkoop van zijn bedrijfslocatie aan de gemeente als de gemeente eveneens op korte termijn een geschikte vervangende locatie ter beschikking stelt.</text:p>
            <text:p text:style-name="common-al">De verplaatser heeft aan de gemeente kenbaar gemaakt dat de locatie Piet Mondriaanstraat 3b de enige geschikte locatie is waar hij zijn bedrijf op korte termijn kan voortzetten.</text:p>
            <text:p text:style-name="common-al">De gemeente heeft in haar zoektocht eveneens ervaren dat, zeker op de korte termijn, geen andere passende locatie voor de verplaatser voorhanden is.</text:p>
            <text:p text:style-name="common-al">Gezien het vorenstaande merkt de gemeente daarom de verplaatser aan als enige serieuze gegadigde voor aankoop van de locatie Piet Mondriaanstraat 3b.</text:p>
            <text:p text:style-name="common-al">
            <text:span text:style-name="nadrukvet">Vervaltermijn</text:span>
          </text:p>
            <text:p text:style-name="common-al">Bent u het niet eens met deze transactie? Dan kunt u binnen 20 kalenderdagen na datum van deze publicatie een kort geding procedure starten bij de rechtbank Oost-Brabant. Dit doet u door een dagvaarding uit te brengen aan het adres van de gemeente Deurne (Markt 1, 5751 BE te Deurne). </text:p>
            <text:p text:style-name="common-al">Als u dit niet binnen deze 20 dagen doet, dan ziet de gemeente zich bevestigd in de opvatting dat de vestiging van verkoop aan de beoogde koper als enige serieuze gegadigde rechtmatig is en dan kunnen er geen aanspraken meer tegen de gemeente Deurne worden gemaakt over deze voorgenomen verkoop.</text:p>
            <text:p text:style-name="last-al">De gemeente en de verplaatser zouden immers onredelijk worden benadeeld, indien pas na deze duidelijk kenbaar gemaakte termijn van 20 dagen alsnog tegen (het voornemen tot) het aangaan van de overeenkomst zou worden opge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7916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6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6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eurne</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Kennisgeving voornemen tot verkoop bedrijfsgebouw</meta:user-defined>
    <meta:user-defined meta:name="DCTERMS.W3CDTF/DCTERMS.available">2026-08-12</meta:user-defined>
    <meta:user-defined meta:name="DCTERMS.W3CDTF/OVERHEIDop.jaargang">2026</meta:user-defined>
    <meta:user-defined meta:name="OVERHEIDop.publicationIssue">379160</meta:user-defined>
    <meta:user-defined meta:name="OVERHEIDop.GmbID/DC.identifier">gmb-2026-379160</meta:user-defined>
    <meta:user-defined meta:name="OVERHEIDop.versieInformatie"/>
  </office:meta>
</office:document-meta>
</file>