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plaatsen van een containerkantoor aan Bruningsstraat 21 1, 4251 LA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plaatsen van een containerkantoor aan Bruningsstraat 21 1, 4251 LA Werkendam (195915414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0-07-2026. De gemeente neemt daarover waarschijnlijk voor 24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7915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5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5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4143</meta:user-defined>
    <meta:user-defined meta:name="DCTERMS.abstract">het plaatsen van een containerkantoor</meta:user-defined>
    <dc:language>nl</dc:language>
    <meta:user-defined meta:name="OVERHEIDop.locatietype/OVERHEIDop.gebiedsmarkering">Punt</meta:user-defined>
    <meta:user-defined meta:name="DC.title">Gemeente Altena - Aanvraag vergunning voor het plaatsen van een containerkantoor aan Bruningsstraat 21 1, 4251 LA Werken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58</meta:user-defined>
    <meta:user-defined meta:name="OVERHEIDop.GmbID/DC.identifier">gmb-2026-379158</meta:user-defined>
    <meta:user-defined meta:name="OVERHEIDop.versieInformatie"/>
  </office:meta>
</office:document-meta>
</file>