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uurt BBQ op 15 augustus 2026, Boschplaat 68/Nabij het speeltuintje op het middenstuk van de Boschpl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li 2026 is een melding evenement ontvangen voor de locatie Boschplaat 68/Nabij het speeltuintje op het middenstuk van de Boschplaat. De melding is geregistreerd onder zaaknummer Z2026-00007584. De melding betreft Buurt BBQ op 15 augustus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758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915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7584</meta:user-defined>
    <meta:user-defined meta:name="DCTERMS.abstract">Betreft: melding op locatie Boschplaat 68/Nabij het speeltuintje op het middenstuk van de Boschplaat</meta:user-defined>
    <dc:language>nl</dc:language>
    <meta:user-defined meta:name="OVERHEIDop.locatietype/OVERHEIDop.gebiedsmarkering">Punt</meta:user-defined>
    <meta:user-defined meta:name="DC.title">Melding Buurt BBQ op 15 augustus 2026, Boschplaat 68/Nabij het speeltuintje op het middenstuk van de Boschplaa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52</meta:user-defined>
    <meta:user-defined meta:name="OVERHEIDop.GmbID/DC.identifier">gmb-2026-379152</meta:user-defined>
    <meta:user-defined meta:name="OVERHEIDop.versieInformatie"/>
  </office:meta>
</office:document-meta>
</file>