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Leegstandsvergunning (art. 15 Leegstandwet), Generaal Smutslaan 372 t/m 512, 5025AE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Leegstandsvergunning (art. 15 Leegstandwet), Generaal Smutslaan 372 t/m 512, 5025AE Tilburg</text:span>
          </text:p>
            <text:p text:style-name="common-al">De gemeente Tilburg heeft een aanvraag voor een Leegstandsvergunning (art. 15 Leegstandwet) ontvangen. De vergunning is aangevraagd voor een Project Generaal Smutslaan 372 t/m 512 te Tilburg (Blok 2). op locatie Generaal Smutslaan 372 t/m 512, 5025AE Tilburg. De aanvraag is geregistreerd onder zaaknummer Z2026-00010121.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5 augustus 2026. De gemeente neemt daarover waarschijnlijk 30 september 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. Dit kan via het telefoonnummer 1401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79148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14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14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Tilbur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Huisvesting | Organisatie en beleid</meta:user-defined>
    <meta:user-defined meta:name="OVERHEIDop.Rubriek/DC.type">andere vergunning</meta:user-defined>
    <meta:user-defined meta:name="OVERHEIDop.referentienummer">Rx.Mission zaak Z2026-00010121</meta:user-defined>
    <meta:user-defined meta:name="DCTERMS.abstract">Z2026-00010121 - Project Generaal Smutslaan 372 t/m 512 te Tilburg (Blok 2).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Aanvraag Leegstandsvergunning (art. 15 Leegstandwet), Generaal Smutslaan 372 t/m 512, 5025AE Tilburg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148</meta:user-defined>
    <meta:user-defined meta:name="OVERHEIDop.GmbID/DC.identifier">gmb-2026-379148</meta:user-defined>
    <meta:user-defined meta:name="OVERHEIDop.versieInformatie"/>
  </office:meta>
</office:document-meta>
</file>