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Kalkwijk 28 7681DV Vroomshoop, gebruiken van het jachthuis als een recreatiewoning, ontvangen op 04-08-2026, zaaknummer TR-Z2026-0016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Afwijken van regels in het omgevingsplan</text:p>
            <text:p text:style-name="common-al">
            <text:span text:style-name="nadrukvet">Waar:</text:span> Kalkwijk 28 7681DV Vroomshoop</text:p>
            <text:p text:style-name="common-al">
            <text:span text:style-name="nadrukvet">Project:</text:span> gebruiken van het jachthuis als een recreatiewoning</text:p>
            <text:p text:style-name="common-al">
            <text:span text:style-name="nadrukvet">Ingekomen:</text:span> 04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91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TR-Z2026-001669</meta:user-defined>
    <meta:user-defined meta:name="DCTERMS.abstract">gebruiken van het jachthuis als een recreatie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Kalkwijk 28 7681DV Vroomshoop, gebruiken van het jachthuis als een recreatiewoning, ontvangen op 04-08-2026, zaaknummer TR-Z2026-001669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144</meta:user-defined>
    <meta:user-defined meta:name="OVERHEIDop.GmbID/DC.identifier">gmb-2026-379144</meta:user-defined>
    <meta:user-defined meta:name="OVERHEIDop.versieInformatie"/>
  </office:meta>
</office:document-meta>
</file>