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bouwen van een binnenrijbak aan de Amsteldijk Noord 147 in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is een melding bouw Wkb (risicobeoordeling en borgingsplan) ontvangen voor de locatie Amsteldijk Noord 147, 1183TK Amstelveen. De melding is geregistreerd onder zaaknummer Z2026-00007665. De melding betreft het bouwen van een binnenrijbak. 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766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7913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3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3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7665</meta:user-defined>
    <meta:user-defined meta:name="DCTERMS.abstract">Betreft: melding op locatie Amsteldijk Noord 147, 1183TK Amstelve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voor het bouwen van een binnenrijbak aan de Amsteldijk Noord 147 in Amstelve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38</meta:user-defined>
    <meta:user-defined meta:name="OVERHEIDop.GmbID/DC.identifier">gmb-2026-379138</meta:user-defined>
    <meta:user-defined meta:name="OVERHEIDop.versieInformatie"/>
  </office:meta>
</office:document-meta>
</file>