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Taxusstraat 18, 1505 AA Zaandam - het bouwen van een nokverhoging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5331 - het bouwen van een nokverhoging op de woning op de locatie Taxusstraat 18, 1505 AA Zaandam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06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91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331</meta:user-defined>
    <dc:language>nl</dc:language>
    <meta:user-defined meta:name="OVERHEIDop.locatietype/OVERHEIDop.gebiedsmarkering">Punt</meta:user-defined>
    <meta:user-defined meta:name="DC.title">Besluit op aanvraag omgevingsvergunning - Taxusstraat 18, 1505 AA Zaandam - het bouwen van een nokverhoging op de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34</meta:user-defined>
    <meta:user-defined meta:name="OVERHEIDop.GmbID/DC.identifier">gmb-2026-379134</meta:user-defined>
    <meta:user-defined meta:name="OVERHEIDop.versieInformatie"/>
  </office:meta>
</office:document-meta>
</file>