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nt Willibrordusstraat 59-H 1074X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int Willibrordusstraat 59-H - Omzetten van bedrijfsruimte naar zelfstandige woning op de begane grond en vernieuwen fundering uitbouw</text:p>
            <text:p text:style-name="common-al">Zaakadres: Sint Willibrordusstraat 59-H 1074XK Amsterdam</text:p>
            <text:p text:style-name="common-al">Datum ontvangst: 13-07-2026</text:p>
            <text:p text:style-name="common-al">Zaaknummer: Z2026-030941</text:p>
            <text:p text:style-name="common-al">DSO-nummer: 20260713019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13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941</meta:user-defined>
    <meta:user-defined meta:name="DCTERMS.abstract">Sint Willibrordusstraat 59-H - Omzetten van bedrijfsruimte naar zelfstandige woning op de begane grond en vernieuwen fundering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int Willibrordusstraat 59-H 1074XK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32</meta:user-defined>
    <meta:user-defined meta:name="OVERHEIDop.GmbID/DC.identifier">gmb-2026-379132</meta:user-defined>
    <meta:user-defined meta:name="OVERHEIDop.versieInformatie"/>
  </office:meta>
</office:document-meta>
</file>