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aanvraag omgevingsvergunning voor het toevoegen van een terras op de locatie van Coevenhovenstraat 16 te Heemskerk, ingetrokken op 27 juli 2026, zaaknummer ODIJ-Z-25-159544</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Heemskerk. De vergunning is aangevraagd voor het toevoegen van een terras op de locatie van Coevenhovenstraat 16   Heemskerk. De aanvraag is op verzoek van de aanvrager op 27 juli 2026 ingetro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7910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0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0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Intrekking aanvraag omgevingsvergunning voor het toevoegen van een terras op de locatie van Coevenhovenstraat 16 te Heemskerk, ingetrokken op 27 juli 2026, zaaknummer ODIJ-Z-25-159544</meta:user-defined>
    <meta:user-defined meta:name="DCTERMS.W3CDTF/DCTERMS.available">2026-08-10</meta:user-defined>
    <meta:user-defined meta:name="DCTERMS.W3CDTF/OVERHEIDop.jaargang">2026</meta:user-defined>
    <meta:user-defined meta:name="OVERHEIDop.publicationIssue">379103</meta:user-defined>
    <meta:user-defined meta:name="OVERHEIDop.GmbID/DC.identifier">gmb-2026-379103</meta:user-defined>
    <meta:user-defined meta:name="OVERHEIDop.versieInformatie"/>
  </office:meta>
</office:document-meta>
</file>