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Evenementenvergunning,  Lustrumfeest wijkvereniging De Penseelstreek, Mesdaglaan 75</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heeft de volgende vergunning verleend:</text:p>
            <text:p text:style-name="common-al">Evenementenvergunning</text:p>
            <text:p text:style-name="common-al">Voor: Lustrumfeest wijkvereniging De Penseelstreek</text:p>
            <text:p text:style-name="common-al">Datum: 29 &amp; 30 augustus 2026</text:p>
            <text:p text:style-name="common-al">Locatie: Op het Mesdagveld bij de Mesdaglaan 75, Arnhem</text:p>
            <text:p text:style-name="common-al">Dossiernummer: 5201421</text:p>
            <text:p text:style-name="common-al">Verzenddatum besluit: 31 juli 2026</text:p>
            <text:p text:style-name="common-al"/>
            <text:p text:style-name="common-al">
            <text:span text:style-name="nadrukvet">De mogelijkheid om bezwaar te maken</text:span>
          </text:p>
            <text:p text:style-name="common-al">Als u het met dit besluit niet eens bent, kunt u binnen zes weken na de verzenddatum van het besluit, bij de burgemeester een bezwaarschrift indienen (Postbus 9029, 6800 EL Arnhem).</text:p>
            <text:p text:style-name="common-al"/>
            <text:p text:style-name="common-al">Ook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909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9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9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evenementenvergunning</meta:user-defined>
    <meta:user-defined meta:name="DCTERMS.abstract">Mesdaglaan 75</meta:user-defined>
    <dc:language>nl</dc:language>
    <meta:user-defined meta:name="OVERHEIDop.locatietype/OVERHEIDop.gebiedsmarkering">Adres</meta:user-defined>
    <meta:user-defined meta:name="DC.title">Gemeente Arnhem - besluit  Evenementenvergunning,  Lustrumfeest wijkvereniging De Penseelstreek, Mesdaglaan 75</meta:user-defined>
    <meta:user-defined meta:name="DCTERMS.W3CDTF/DCTERMS.available">2026-08-10</meta:user-defined>
    <meta:user-defined meta:name="DCTERMS.W3CDTF/OVERHEIDop.jaargang">2026</meta:user-defined>
    <meta:user-defined meta:name="OVERHEIDop.publicationIssue">379091</meta:user-defined>
    <meta:user-defined meta:name="OVERHEIDop.GmbID/DC.identifier">gmb-2026-379091</meta:user-defined>
    <meta:user-defined meta:name="OVERHEIDop.versieInformatie"/>
  </office:meta>
</office:document-meta>
</file>