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en een brug en het aanleggen van een in- en uitrit aan de Oosteinderweg 218 in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een melding bouw Wkb (risicobeoordeling en borgingsplan) ontvangen voor de locatie Oosteinderweg 218, 1432BA Aalsmeer. De melding is geregistreerd onder zaaknummer Z2026-00007612. De melding betreft het bouwen van een woning en een brug en het aanleggen van een in- en uitrit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61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90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612</meta:user-defined>
    <meta:user-defined meta:name="DCTERMS.abstract">Betreft: melding op locatie Oosteinderweg 218, 1432BA Aalsme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voor het bouwen van een woning en een brug en het aanleggen van een in- en uitrit aan de Oosteinderweg 218 in Aalsm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82</meta:user-defined>
    <meta:user-defined meta:name="OVERHEIDop.GmbID/DC.identifier">gmb-2026-379082</meta:user-defined>
    <meta:user-defined meta:name="OVERHEIDop.versieInformatie"/>
  </office:meta>
</office:document-meta>
</file>