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Kennisgeving Anterieure overeenkomst Vijfhuizerdijk 60 te Vijfhuiz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aarlemmermeermaakt ingevolge artikel 16.138 Omgevingswet en artikel 12 Bekendmakingswet bekend dat tussen de gemeente Haarlemmermeer en Dos Hombres B.V., een anterieure overeenkomst d.d. 25 juni 2026 is gesloten. De anterieure overeenkomst heeft betrekking op de ontwikkeling van de percelen, kadastraal bekend gemeente Haarlemmermeer, sectie B, nummers 3827, 3959, 4227 en 4549 plaatselijk bekend als de Vijfhuizerdijk 60 te Vijfhuizen.</text:p>
            <text:p text:style-name="common-al">In de anterieure overeenkomst zijn onder meer afspraken gemaakt over het bouwplan en het verhaal van de door de gemeente te maken kosten voor de herontwikkeling.</text:p>
            <text:p text:style-name="common-al">
            <text:span text:style-name="nadrukvet">Zakelijke beschrijving Anterieure Overeenkomst Vijfhuizerdijk 60 te Vijfhuizen zoals bedoeld in artikel 16.138 Omgevingswet en artikel 12 Bekendmakingswet</text:span>
          </text:p>
            <text:p text:style-name="common-al">
            <text:span text:style-name="nadrukondlijn">Partijen:</text:span>
          </text:p>
            <text:list text:style-name="id1-3-2-1-1-5">
              <text:list-item text:style-override="id1-3-2-1-1-5-1">
                <text:number>-</text:number>
                <text:p text:style-name="al">Gemeente Haarlemmermeer, hierna “gemeente”.</text:p>
              </text:list-item>
              <text:list-item text:style-override="id1-3-2-1-1-5-2">
                <text:number>-</text:number>
                <text:p text:style-name="al">Dos Hombres B.V.</text:p>
              </text:list-item>
            </text:list>
            <text:p text:style-name="common-al">
            <text:span text:style-name="nadrukondlijn">Locatie plangebied: </text:span>
          </text:p>
            <text:p text:style-name="common-al">De ontwikkeling vindt plaats op het perceel gelegen aan de Vijfhuizerdijk 60 te Vijfhuizen, kadastraal bekend gemeente Haarlemmermeer, sectie B, nummers 3827, 3959, 4227 en 4549.</text:p>
            <text:p text:style-name="common-al">
            <text:span text:style-name="nadrukondlijn">Bouwplan</text:span>
          </text:p>
            <text:p text:style-name="common-al">Dos Hombres B.V, gaat voor eigen rekening en risico op voornoemde percelen twintig (20) woningen, bestaande uit veertien (14) grondgebonden woningen en zes (6) appartementen, inclusief bijbehorende parkeervoorzieningen realiseren.</text:p>
            <text:p text:style-name="common-al">
            <text:span text:style-name="nadrukondlijn">Anterieure overeenkomst (getekend d.d. 25 juni 2026</text:span>
            <text:span text:style-name="nadrukvet">) </text:span>
          </text:p>
            <text:p text:style-name="common-al">In de anterieure overeenkomst zijn de voorwaarden vastgelegd waaronder:</text:p>
            <text:list text:style-name="id1-3-2-1-1-12">
              <text:list-item text:style-override="id1-3-2-1-1-12-1">
                <text:number>a)</text:number>
                <text:p text:style-name="al"> door de gemeente wordt overgegaan tot kostenverhaal op Dos Hombres B.V., zoals bedoeld in afdeling 13.6 van de Omgevingswet;</text:p>
              </text:list-item>
              <text:list-item text:style-override="id1-3-2-1-1-12-2">
                <text:number>b)</text:number>
                <text:p text:style-name="al"> een financiële bijdrage zoals bedoeld in afdeling 13.7 van de Omgevingswet;</text:p>
              </text:list-item>
              <text:list-item text:style-override="id1-3-2-1-1-12-3">
                <text:number>c)</text:number>
                <text:p text:style-name="al"> de inspanningsverplichting van de gemeente om – onder voorbehoud van haar publiekrechtelijke taken en verantwoordelijkheden – zich in te spannen om publiekrechtelijke medewerking te verlenen; en </text:p>
              </text:list-item>
              <text:list-item text:style-override="id1-3-2-1-1-12-4">
                <text:number>d)</text:number>
                <text:p text:style-name="al"> de voorwaarden waaronder Dos Hombres B.V., voor eigen rekening en risico zal overgaan tot de ontwikkeling van het bouwplan zoals hierboven benoemd.</text:p>
              </text:list-item>
            </text:list>
            <text:p text:style-name="common-al">
            <text:span text:style-name="nadrukondlijn">Geen reacties mogelijk</text:span>
          </text:p>
            <text:p text:style-name="common-al">Tegen de overeenkomst en de zakelijke beschrijving van de inhoud van de overeenkomst staat geen bezwaar of beroep open.</text:p>
            <text:p text:style-name="common-al">
            <text:span text:style-name="nadrukondlijn">Inzage</text:span>
          </text:p>
            <text:p text:style-name="common-al">Vanaf 10 augustus 2026 ligt de anterieure overeenkomst gedurende zes weken ter inzage bij de informatiebalie van het Gemeentekantoor Beukenhorst in Hoofddorp (Taurusavenue 100, 2132 LS Hoofddorp).</text:p>
            <text:p text:style-name="common-al">Voor het maken van een afspraak ten behoeve van een inzage kunt u bellen met het algemene telefoonnummer van de gemeente Haarlemmermeer: 0900-1852.</text:p>
            <text:p text:style-name="common-al">U kunt de anterieure overeenkomst digitaal bekijken via het digitale publicatieblad op officielebekendmakingen.nl. De documenten hangen als ‘Bekijk documenten’ aan deze publicatie (zie linker kolom). </text:p>
            <text:p text:style-name="last-al">Het college heeft besloten om een aantal delen en bijlagen van de anterieure overeenkomst geheim te verklaren. De betreffende delen en bijlagen kunt u niet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90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Haarlemmermeer</meta:user-defined>
    <meta:user-defined meta:name="OVERHEID.Informatietype/DC.type">officiële publicatie</meta:user-defined>
    <meta:user-defined meta:name="OVERHEIDop.Rubriek/DC.type">participatie</meta:user-defined>
    <meta:user-defined meta:name="OVERHEID.Gemeente/OVERHEID.authority">Haarlemmermeer</meta:user-defined>
    <meta:user-defined meta:name="OVERHEID.Gemeente/DCTERMS.publisher">Haarlemmermeer</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Kennisgeving Anterieure overeenkomst Vijfhuizerdijk 60 te Vijfhuizen</meta:user-defined>
    <meta:user-defined meta:name="OVERHEIDop.datumEindeReactietermijn">2026-09-21</meta:user-defined>
    <meta:user-defined meta:name="OVERHEIDop.TilID/OVERHEIDop.terinzageleggingOP">til-2026-31569</meta:user-defined>
    <meta:user-defined meta:name="DCTERMS.W3CDTF/DCTERMS.available">2026-08-10</meta:user-defined>
    <meta:user-defined meta:name="DCTERMS.W3CDTF/OVERHEIDop.jaargang">2026</meta:user-defined>
    <meta:user-defined meta:name="OVERHEIDop.publicationIssue">379077</meta:user-defined>
    <meta:user-defined meta:name="OVERHEIDop.GmbID/DC.identifier">gmb-2026-379077</meta:user-defined>
    <meta:user-defined meta:name="OVERHEIDop.versieInformatie"/>
  </office:meta>
</office:document-meta>
</file>