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Wildenborglaan 6-4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Wildenborglaan 6-4</text:p>
            <text:p text:style-name="common-al">Zaaknr: 5234075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907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Wildenborglaan 6-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Wildenborglaan 6-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74</meta:user-defined>
    <meta:user-defined meta:name="OVERHEIDop.GmbID/DC.identifier">gmb-2026-379074</meta:user-defined>
    <meta:user-defined meta:name="OVERHEIDop.versieInformatie"/>
  </office:meta>
</office:document-meta>
</file>