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Hallstraat 200 1051H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gevel door het plaatsen van een medicijnautomaat</text:p>
            <text:p text:style-name="common-al">Besluit: verleend</text:p>
            <text:p text:style-name="common-al">Besluit verzonden op: 05-08-2026</text:p>
            <text:p text:style-name="common-al">Zaakadres: Van Hallstraat 200 1051HL Amsterdam</text:p>
            <text:p text:style-name="common-al">Zaaknummer: Z2026-022939</text:p>
            <text:p text:style-name="common-al">DSO-nummer: 202605260193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2939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07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939</meta:user-defined>
    <meta:user-defined meta:name="DCTERMS.abstract">wijzigen van de gevel door het plaatsen van een medicijnautomaa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Hallstraat 200 1051HL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73</meta:user-defined>
    <meta:user-defined meta:name="OVERHEIDop.GmbID/DC.identifier">gmb-2026-379073</meta:user-defined>
    <meta:user-defined meta:name="OVERHEIDop.versieInformatie"/>
  </office:meta>
</office:document-meta>
</file>