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vergroten van de bestaande kap, Koningstraat 65 2351PG te Leiderdorp, LDPZ2026-33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Koningstraat 65 2351PG Leiderdorp</text:p>
            <text:p text:style-name="common-al">
            <text:span text:style-name="nadrukvet">Zaaknummer:</text:span> LDPZ2026-335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vergroten van de bestaande kap</text:p>
            <text:p text:style-name="last-al">
            <text:span text:style-name="nadrukvet">Procedure:</text:span> reguli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7907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35</meta:user-defined>
    <meta:user-defined meta:name="DCTERMS.abstract">vergroten van de bestaande k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 vergroten van de bestaande kap, Koningstraat 65 2351PG te Leiderdorp, LDPZ2026-335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70</meta:user-defined>
    <meta:user-defined meta:name="OVERHEIDop.GmbID/DC.identifier">gmb-2026-379070</meta:user-defined>
    <meta:user-defined meta:name="OVERHEIDop.versieInformatie"/>
  </office:meta>
</office:document-meta>
</file>