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: houden van een promotie actie t.b.v. Capri Sun pakjes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6-007642</text:p>
            <text:p text:style-name="common-al">Omschrijving: houden van een promotie actie t.b.v. Capri Sun pakjes</text:p>
            <text:p text:style-name="common-al">Adres: 18 septemberplein</text:p>
            <text:p text:style-name="common-al">Soort aanvraag: Vergunningmarktplaats, Promotiestandplaats</text:p>
            <text:p text:style-name="common-al">Besluit: Verleend</text:p>
            <text:p text:style-name="common-al">Datum verzending: 06-08-2026</text:p>
            <text:p text:style-name="common-al">Heeft u direct belang bij deze beslissing? Dan kunt u binnen zes weken, na 06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906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6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6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42</meta:user-defined>
    <meta:user-defined meta:name="DCTERMS.abstract">houden van een promotie actie t.b.v. Capri Sun pakje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: houden van een promotie actie t.b.v. Capri Sun pakjes,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68</meta:user-defined>
    <meta:user-defined meta:name="OVERHEIDop.GmbID/DC.identifier">gmb-2026-379068</meta:user-defined>
    <meta:user-defined meta:name="OVERHEIDop.versieInformatie"/>
  </office:meta>
</office:document-meta>
</file>