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15-09-2026, Minckelersstraat 11, 8442 CE Heerenveen, Gemeenteplein 79, 8442 MB Heerenveen, van Harenspad 50, 8442 CD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15-09-2026 op het perceel Minckelersstraat 11, 8442 CE Heerenveen, Gemeenteplein 79, 8442 MB Heerenveen, van Harenspad 50, 8442 CD Heerenveen (05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905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25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tijdelijk gebruik openbare ruimte 15-09-2026, Minckelersstraat 11, 8442 CE Heerenveen, Gemeenteplein 79, 8442 MB Heerenveen, van Harenspad 50, 8442 CD Heerenv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53</meta:user-defined>
    <meta:user-defined meta:name="OVERHEIDop.GmbID/DC.identifier">gmb-2026-379053</meta:user-defined>
    <meta:user-defined meta:name="OVERHEIDop.versieInformatie"/>
  </office:meta>
</office:document-meta>
</file>