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starten van een trappenbouwbedrijf, Randweg 5a 8061RW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7-07-2026</text:p>
            <text:p text:style-name="common-al">
            <text:span text:style-name="nadrukvet">Locatie:</text:span> Randweg 5a 8061RW Hasselt</text:p>
            <text:p text:style-name="common-al">
            <text:span text:style-name="nadrukvet">Zaakomschrijving:</text:span> het starten van een trappenbouwbedrijf</text:p>
            <text:p text:style-name="common-al">
            <text:span text:style-name="nadrukvet">Zaaknummer:</text:span> Z2026-0000636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echanisch bewerken van andere materialen dan steen en metal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36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7904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artewat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364</meta:user-defined>
    <meta:user-defined meta:name="DCTERMS.abstract">het starten van een trappenbouwbedrij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starten van een trappenbouwbedrijf, Randweg 5a 8061RW Hassel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47</meta:user-defined>
    <meta:user-defined meta:name="OVERHEIDop.GmbID/DC.identifier">gmb-2026-379047</meta:user-defined>
    <meta:user-defined meta:name="OVERHEIDop.versieInformatie"/>
  </office:meta>
</office:document-meta>
</file>