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aanvr. beschikking behandelen, Pieter Sneeuwplein 1 9641KA Veendam. Werkzaamheden zijgevel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Werkzaamheden zijgevel woning</text:p>
            <text:p text:style-name="common-al">Locatie: Pieter Sneeuwplein 1 9641KA Veendam</text:p>
            <text:p text:style-name="common-al"/>
            <text:p text:style-name="last-al">Datum <text:span text:style-name="nadrukvet">ontvangst</text:span>: 5 augustus 2026 (Kenmerk: OMG-2026-030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7904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303</meta:user-defined>
    <meta:user-defined meta:name="DCTERMS.abstract">Gemeente - aanvr. beschikking behandelen - Werkzaamheden zijgevel woning - Pieter Sneeuwplein 1 9641KA Veendam</meta:user-defined>
    <dc:language>nl</dc:language>
    <meta:user-defined meta:name="OVERHEIDop.locatietype/OVERHEIDop.gebiedsmarkering">Adres</meta:user-defined>
    <meta:user-defined meta:name="DC.title">Ontvangen aanvraag - aanvr. beschikking behandelen, Pieter Sneeuwplein 1 9641KA Veendam. Werkzaamheden zijgevel wo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046</meta:user-defined>
    <meta:user-defined meta:name="OVERHEIDop.GmbID/DC.identifier">gmb-2026-379046</meta:user-defined>
    <meta:user-defined meta:name="OVERHEIDop.versieInformatie"/>
  </office:meta>
</office:document-meta>
</file>