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 omgevingsvergunning, Raadhuiskade 41 9648KB Wildervank, Dak renovatie en dakkapel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Dak renovatie en dakkapellen</text:p>
            <text:p text:style-name="common-al">Locatie: Raadhuiskade 41 9648KB Wildervank</text:p>
            <text:p text:style-name="common-al">Datum besluit: 30-JUL-26</text:p>
            <text:p text:style-name="common-al">Datum verzending: 03-AUG-26 (Kenmerk: OMG-2026-0158).</text:p>
            <text:p text:style-name="common-al"/>
            <text:p text:style-name="last-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37904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4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158</meta:user-defined>
    <meta:user-defined meta:name="DCTERMS.abstract">Verleend - omgevingsvergunning, Raadhuiskade 41 9648KB Wildervank, Dak renovatie en dakkapellen.</meta:user-defined>
    <dc:language>nl</dc:language>
    <meta:user-defined meta:name="OVERHEIDop.locatietype/OVERHEIDop.gebiedsmarkering">Adres</meta:user-defined>
    <meta:user-defined meta:name="DC.title">Verleend - omgevingsvergunning, Raadhuiskade 41 9648KB Wildervank, Dak renovatie en dakkapellen.</meta:user-defined>
    <meta:user-defined meta:name="DCTERMS.W3CDTF/DCTERMS.available">2026-08-11</meta:user-defined>
    <meta:user-defined meta:name="DCTERMS.W3CDTF/OVERHEIDop.jaargang">2026</meta:user-defined>
    <meta:user-defined meta:name="OVERHEIDop.publicationIssue">379045</meta:user-defined>
    <meta:user-defined meta:name="OVERHEIDop.GmbID/DC.identifier">gmb-2026-379045</meta:user-defined>
    <meta:user-defined meta:name="OVERHEIDop.versieInformatie"/>
  </office:meta>
</office:document-meta>
</file>