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Otto Eerelmanhof 16 9646DD Veendam, Uitbreiding verdiep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Uitbreiding verdieping </text:p>
            <text:p text:style-name="common-al">Locatie: Otto Eerelmanhof 16 9646DD Veendam</text:p>
            <text:p text:style-name="common-al">Datum besluit: 29-JUL-26</text:p>
            <text:p text:style-name="common-al">Datum verzending: 30-JUL-26 (Kenmerk: OMG-2026-0241).</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790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41</meta:user-defined>
    <meta:user-defined meta:name="DCTERMS.abstract">Verleend - omgevingsvergunning, Otto Eerelmanhof 16 9646DD Veendam, Uitbreiding verdieping .</meta:user-defined>
    <dc:language>nl</dc:language>
    <meta:user-defined meta:name="OVERHEIDop.locatietype/OVERHEIDop.gebiedsmarkering">Adres</meta:user-defined>
    <meta:user-defined meta:name="DC.title">Verleend - omgevingsvergunning, Otto Eerelmanhof 16 9646DD Veendam, Uitbreiding verdieping .</meta:user-defined>
    <meta:user-defined meta:name="DCTERMS.W3CDTF/DCTERMS.available">2026-08-11</meta:user-defined>
    <meta:user-defined meta:name="DCTERMS.W3CDTF/OVERHEIDop.jaargang">2026</meta:user-defined>
    <meta:user-defined meta:name="OVERHEIDop.publicationIssue">379043</meta:user-defined>
    <meta:user-defined meta:name="OVERHEIDop.GmbID/DC.identifier">gmb-2026-379043</meta:user-defined>
    <meta:user-defined meta:name="OVERHEIDop.versieInformatie"/>
  </office:meta>
</office:document-meta>
</file>