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53330448ib37b077c-6dca-4f24-927c-de42fa0a298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Mauritskade 1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Mauritskade 18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Mauritskade 18 (parkeervaknummer 122675486000)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2.75471698113206mm"><draw:image xlink:href="Pictures/Afbeelding553330448ib37b077c-6dca-4f24-927c-de42fa0a298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903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Mauritskade 18 - Mauritskade 1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Mauritskade 18</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Mauritskade 18</meta:user-defined>
    <meta:user-defined meta:name="DCTERMS.W3CDTF/DCTERMS.available">2026-08-10</meta:user-defined>
    <meta:user-defined meta:name="DCTERMS.W3CDTF/OVERHEIDop.jaargang">2026</meta:user-defined>
    <meta:user-defined meta:name="OVERHEIDop.publicationIssue">379038</meta:user-defined>
    <meta:user-defined meta:name="OVERHEIDop.GmbID/DC.identifier">gmb-2026-379038</meta:user-defined>
    <meta:user-defined meta:name="OVERHEIDop.versieInformatie"/>
  </office:meta>
</office:document-meta>
</file>