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692259635if7067482-a35b-41f5-81a1-9e0fea9e8313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Oost, verkeersbesluit opheffen gehandicaptenparkeerplaats op kenteken, Talbotstraat 16-46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Talbotstraat 16-46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Talbotstraat 16-46 (parkeervaknummer 128218485538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1.02264150943395mm"><draw:image xlink:href="Pictures/Afbeelding1692259635if7067482-a35b-41f5-81a1-9e0fea9e8313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03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3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3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Talbotstraat 16-46 - Talbotstraat 16-46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Talbotstraat 16-46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Amsterdam Oost, verkeersbesluit opheffen gehandicaptenparkeerplaats op kenteken, Talbotstraat 16-4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32</meta:user-defined>
    <meta:user-defined meta:name="OVERHEIDop.GmbID/DC.identifier">gmb-2026-379032</meta:user-defined>
    <meta:user-defined meta:name="OVERHEIDop.versieInformatie"/>
  </office:meta>
</office:document-meta>
</file>