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ervangen tunnelverlichting </text:p>
            <text:p text:style-name="common-al">Zaakadres: Meester Bouhuijstunnel Weesp</text:p>
            <text:p text:style-name="common-al">Datum ontvangst: 30-07-2026</text:p>
            <text:p text:style-name="common-al">Zaaknummer: Z2026-034373</text:p>
            <text:p text:style-name="common-al">DSO-nummer: 2026073001235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9022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022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022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4373</meta:user-defined>
    <meta:user-defined meta:name="DCTERMS.abstract">Vervangen tunnelverlichting Meester Bouhuijstunnel</meta:user-defined>
    <dc:language>nl</dc:language>
    <meta:user-defined meta:name="OVERHEIDop.locatietype/OVERHEIDop.gebiedsmarkering">Vlak</meta:user-defined>
    <meta:user-defined meta:name="DC.title">Aanvraag omgevingsvergunning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022</meta:user-defined>
    <meta:user-defined meta:name="OVERHEIDop.GmbID/DC.identifier">gmb-2026-379022</meta:user-defined>
    <meta:user-defined meta:name="OVERHEIDop.versieInformatie"/>
  </office:meta>
</office:document-meta>
</file>