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018546125if8c8627e-b8dc-48c9-9cd1-51eb6724b4b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wijzigen kenteken gehandicaptenparkeerplaats, Insulindeweg 404-416</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Insulindeweg 404-416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Insulindeweg 404-416 (parkeervaknummer 124410486021)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2.27358490566037mm"><draw:image xlink:href="Pictures/Afbeelding1018546125if8c8627e-b8dc-48c9-9cd1-51eb6724b4b4.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902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2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2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Insulindeweg 404-416 - Insulindeweg 404-41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Insulindeweg 404-416</meta:user-defined>
    <meta:user-defined meta:name="OVERHEIDop.verkeersbordcode">E6</meta:user-defined>
    <dc:language>nl</dc:language>
    <meta:user-defined meta:name="OVERHEIDop.locatietype/OVERHEIDop.gebiedsmarkering">Adres</meta:user-defined>
    <meta:user-defined meta:name="DC.title">Amsterdam Oost, verkeersbesluit wijzigen kenteken gehandicaptenparkeerplaats, Insulindeweg 404-416</meta:user-defined>
    <meta:user-defined meta:name="DCTERMS.W3CDTF/DCTERMS.available">2026-08-10</meta:user-defined>
    <meta:user-defined meta:name="DCTERMS.W3CDTF/OVERHEIDop.jaargang">2026</meta:user-defined>
    <meta:user-defined meta:name="OVERHEIDop.publicationIssue">379021</meta:user-defined>
    <meta:user-defined meta:name="OVERHEIDop.GmbID/DC.identifier">gmb-2026-379021</meta:user-defined>
    <meta:user-defined meta:name="OVERHEIDop.versieInformatie"/>
  </office:meta>
</office:document-meta>
</file>