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uitweg / inrit Wielewaal 71 5667AB Geldrop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Wielewaal 71 5667AB Geldrop</text:p>
            <text:p text:style-name="common-al">Datum ontvangst: 05-08-2026</text:p>
            <text:p text:style-name="common-al">Omschrijving: het realiseren van een inrit Wielewaal 71</text:p>
            <text:p text:style-name="common-al">Zaaknummer: 17713814748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790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713814748</meta:user-defined>
    <meta:user-defined meta:name="DCTERMS.abstract">Inrit Wielewaal 71</meta:user-defined>
    <dc:language>nl</dc:language>
    <meta:user-defined meta:name="OVERHEIDop.locatietype/OVERHEIDop.gebiedsmarkering">Vlak</meta:user-defined>
    <meta:user-defined meta:name="DC.title">Kennisgeving ontvangst aanvraag omgevingsvergunning uitweg / inrit Wielewaal 71 5667AB Geldrop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19</meta:user-defined>
    <meta:user-defined meta:name="OVERHEIDop.GmbID/DC.identifier">gmb-2026-379019</meta:user-defined>
    <meta:user-defined meta:name="OVERHEIDop.versieInformatie"/>
  </office:meta>
</office:document-meta>
</file>