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9035910icb306966-26dd-42a5-88d5-7a3d8d87404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Arcellastraat 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rcellastraat 6 (parkeervaknummer 12218249245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5.64150943396226mm"><draw:image xlink:href="Pictures/Afbeelding59035910icb306966-26dd-42a5-88d5-7a3d8d87404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0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rcellastraat 6 - Arcellastraat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rcellastraat 6</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Arcellastraat 6</meta:user-defined>
    <meta:user-defined meta:name="DCTERMS.W3CDTF/DCTERMS.available">2026-08-10</meta:user-defined>
    <meta:user-defined meta:name="DCTERMS.W3CDTF/OVERHEIDop.jaargang">2026</meta:user-defined>
    <meta:user-defined meta:name="OVERHEIDop.publicationIssue">379018</meta:user-defined>
    <meta:user-defined meta:name="OVERHEIDop.GmbID/DC.identifier">gmb-2026-379018</meta:user-defined>
    <meta:user-defined meta:name="OVERHEIDop.versieInformatie"/>
  </office:meta>
</office:document-meta>
</file>