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President Kennedylaan 210-218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President Kennedylaan 210-1 1079NR Amsterdam, President Kennedylaan 210-2 1079NR Amsterdam, President Kennedylaan 210-3 1079NR Amsterdam, President Kennedylaan 210-4 1079NR Amsterdam, President Kennedylaan 210-H 1079NR Amsterdam, President Kennedylaan 212-1 1079NR Amsterdam, President Kennedylaan 212-2 1079NR Amsterdam, President Kennedylaan 212-3 1079NR Amsterdam, President Kennedylaan 212-H 1079NR Amsterdam, President Kennedylaan 214-1 1079NR Amsterdam, President Kennedylaan 214-2 1079NR Amsterdam, President Kennedylaan 214-3 1079NR Amsterdam, President Kennedylaan 214-H 1079NR Amsterdam, President Kennedylaan 216-1 1079NR Amsterdam, President Kennedylaan 216-2 1079NR Amsterdam, President Kennedylaan 216-3 1079NR Amsterdam, President Kennedylaan 216-H 1079NR Amsterdam, President Kennedylaan 218-H 1079NR Amsterdam, President Kennedylaan 218A-3 1079NR Amsterdam, President Kennedylaan 218A-H 1079NR Amsterdam, President Kennedylaan 218B 1079NR Amsterdam, President Kennedylaan 218C-1 1079NR Amsterdam, President Kennedylaan 218C-H 1079NR Amsterdam, President Kennedylaan 218C-H 1079NR Amsterdam</text:p>
            <text:p text:style-name="common-al">Datum ontvangst: 04-08-2026</text:p>
            <text:p text:style-name="common-al">Zaaknummer: Z2026-03465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01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656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President Kennedylaan 210-218A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17</meta:user-defined>
    <meta:user-defined meta:name="OVERHEIDop.GmbID/DC.identifier">gmb-2026-379017</meta:user-defined>
    <meta:user-defined meta:name="OVERHEIDop.versieInformatie"/>
  </office:meta>
</office:document-meta>
</file>